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2C2000000B48D8D8B13EB029FC8.png" manifest:media-type="image/png"/>
  <manifest:file-entry manifest:full-path="Pictures/10000201000003E90000007AF5B8A7DCA823FC1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5in" fo:margin-left="0in" fo:margin-top="0in" fo:margin-bottom="0in" table:align="left"/>
    </style:style>
    <style:style style:name="Table1.A" style:family="table-column">
      <style:table-column-properties style:column-width="3.25in"/>
    </style:style>
    <style:style style:name="Table1.B" style:family="table-column">
      <style:table-column-properties style:column-width="3.2493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="0.0694in" fo:border="1pt solid #000000"/>
    </style:style>
    <style:style style:name="P1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paragraph-properties fo:line-height="100%" fo:orphans="0" fo:widows="0"/>
      <style:text-properties fo:font-size="9pt" style:font-size-asian="9pt" style:font-size-complex="9pt"/>
    </style:style>
    <style:style style:name="P5" style:family="paragraph" style:parent-style-name="Standard">
      <style:paragraph-properties fo:line-height="100%" fo:text-align="center" style:justify-single-word="false" fo:orphans="0" fo:widows="0"/>
    </style:style>
    <style:style style:name="P6" style:family="paragraph" style:parent-style-name="Standard">
      <style:paragraph-properties fo:margin-top="0.1665in" fo:margin-bottom="0.1665in" loext:contextual-spacing="false" fo:line-height="100%"/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/>
    </style:style>
    <style:style style:name="P8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align="justify" style:justify-single-word="false" fo:text-indent="-0.25in" style:auto-text-indent="false"/>
    </style:style>
    <style:style style:name="P9" style:family="paragraph" style:parent-style-name="Standard" style:list-style-name="WWNum1">
      <style:paragraph-properties fo:margin-left="0.5in" fo:margin-right="0in" fo:text-align="justify" style:justify-single-word="false" fo:text-indent="-0.25in" style:auto-text-indent="false"/>
    </style:style>
    <style:style style:name="P10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align="justify" style:justify-single-word="false" fo:text-indent="-0.25in" style:auto-text-indent="false"/>
    </style:style>
    <style:style style:name="P11" style:family="paragraph" style:parent-style-name="Standard" style:master-page-name="Standard">
      <style:paragraph-properties style:page-number="1"/>
    </style:style>
    <style:style style:name="P12" style:family="paragraph" style:parent-style-name="Title">
      <style:paragraph-properties fo:margin-top="0.0555in" fo:margin-bottom="0in" loext:contextual-spacing="false" fo:line-height="100%" fo:keep-together="auto" fo:keep-with-next="auto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color="#ff0000"/>
    </style:style>
    <style:style style:name="T4" style:family="text">
      <style:text-properties fo:color="#ff0000" fo:font-weight="bold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Standard"/>
      <text:p text:style-name="Standard"><draw:frame draw:style-name="fr1" draw:name="image1.png" text:anchor-type="as-char" svg:width="6.25in" svg:height="1.2709in" draw:z-index="0"><draw:image xlink:href="Pictures/10000201000002C2000000B48D8D8B13EB029FC8.png" xlink:type="simple" xlink:show="embed" xlink:actuate="onLoad" loext:mime-type="image/png"/><svg:desc>Imagen que contiene Gráfico

El contenido generado por IA puede ser incorrecto.</svg:desc></draw:frame></text:p>
      <text:p text:style-name="Standard"/>
      <text:p text:style-name="Standard"/>
      <text:p text:style-name="P12"><text:bookmark text:name="_heading=h.b91o91fnq82h"/><text:span text:style-name="T1"><text:s text:c="4"/>DESARROLLO DE SIMULADORES PARA EDUCACIÓN EN SALUD</text:span></text:p>
      <text:p text:style-name="P1"/>
      <text:p text:style-name="P2"><text:span text:style-name="T2">DECLARACIÓN JURADA SOBRE LA TRANSFERENCIA DE RESULTADOS Y GESTIÓN DEL PROYECTO </text:span></text:p>
      <text:p text:style-name="P1"/>
      <text:p text:style-name="P3"/>
      <text:p text:style-name="P3"><text:span text:style-name="T3">Lugar y fecha</text:span></text:p>
      <text:p text:style-name="P6"><text:span text:style-name="T5">A la Comisión Evaluadora<text:line-break/>Presente</text:span></text:p>
      <text:p text:style-name="P7">Quien suscribe, <text:span text:style-name="T4">[Nombre y Apellido]</text:span>, DNI Nº <text:span text:style-name="T4">[XXXXXXXX]</text:span>, en calidad de <text:span text:style-name="T4">[Cargo que ostenta]</text:span> de la <text:span text:style-name="T4">[Facultad / Universidad]</text:span>, institución integrante de la Red Nacional de Centros de Simulación Clínica (ReNaSiC), manifiesta en carácter de <text:span text:style-name="T5">declaración jurada</text:span>:</text:p>
      <text:list xml:id="list451699916" text:style-name="WWNum1">
        <text:list-item>
          <text:p text:style-name="P8">Su <text:span text:style-name="T5">compromiso institucional con la transferencia de los resultados generados</text:span> en el marco del proyecto presentado a la convocatoria “Desarrollo de Simuladores para Educación en Salud”, conforme lo establecido en el punto 6 de las Bases y Condiciones (<text:span text:style-name="T5">Resultados del Proyecto y Propiedad Intelectual</text:span>) y lo explicitado en el punto 9 del Formulario IDEA Proyecto (<text:span text:style-name="T5">Resultados Esperados y Transferencia</text:span>).<text:line-break/></text:p>
        </text:list-item>
        <text:list-item>
          <text:p text:style-name="P9">Que se <text:span text:style-name="T5">garantizará la disponibilidad, documentación técnica y accesibilidad</text:span> de los desarrollos resultantes a las instituciones integrantes de la ReNaSiC, conforme al principio de colaboración y transferencia abierta que rige esta convocatoria.<text:line-break/></text:p>
        </text:list-item>
        <text:list-item>
          <text:p text:style-name="P10">Que la institución que represento <text:span text:style-name="T5">acepta y garantiza el cumplimiento de los procedimientos establecidos</text:span> para la gestión administrativa y financiera del proyecto, comprometiéndose a facilitar oportunamente <text:span text:style-name="T5">toda la documentación e información necesaria</text:span> para la ejecución, seguimiento, informes técnicos y rendiciones de cuentas requeridas por la Secretaría de Ciencia y Técnica (S.C.yT.) de la UNPSJB en su rol de unidad ejecutora.</text:p>
        </text:list-item>
      </text:list>
      <text:p text:style-name="P7">Se firma la presente en prueba de conformidad, a los efectos que correspondan.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/>
          </table:table-cell>
          <table:table-cell table:style-name="Table1.A1" office:value-type="string">
            <text:p text:style-name="P4"/>
          </table:table-cell>
        </table:table-row>
        <table:table-row table:style-name="Table1.1">
          <table:table-cell table:style-name="Table1.A1" office:value-type="string">
            <text:p text:style-name="P5"><text:span text:style-name="T6">Firma de la Máxima Autoridad de la Unidad Académica</text:span></text:p>
          </table:table-cell>
          <table:table-cell table:style-name="Table1.A1" office:value-type="string">
            <text:p text:style-name="P5"><text:span text:style-name="T6">Firma del Director/a del proyecto 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><draw:frame draw:style-name="Mfr1" draw:name="image2.png" text:anchor-type="as-char" svg:width="6.5in" svg:height="0.7925in" draw:z-index="0"><draw:image xlink:href="Pictures/10000201000003E90000007AF5B8A7DCA823FC11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2" meta:object-count="0" meta:page-count="1" meta:paragraph-count="13" meta:word-count="244" meta:character-count="1672" meta:non-whitespace-character-count="1434"/>
    <meta:generator>LibreOfficeDev/6.0.5.2$Linux_X86_64 LibreOffice_project/</meta:generator>
  </office:meta>
</office:document-meta>
</file>